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Arial1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3dbd2" officeooo:paragraph-rsid="0013dbd2"/>
    </style:style>
    <style:style style:name="P2" style:family="paragraph" style:parent-style-name="Standard">
      <style:paragraph-properties fo:text-align="start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ize-complex="12pt" loext:padding="0cm" loext:border="none"/>
    </style:style>
    <style:style style:name="P3" style:family="paragraph" style:parent-style-name="Standard">
      <style:paragraph-properties fo:text-align="justify" style:justify-single-word="false"/>
      <style:text-properties style:font-name="Times New Roman" fo:font-style="italic" style:font-style-asian="italic" style:font-style-complex="italic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tyle="normal" style:font-style-asian="normal" style:font-style-complex="normal"/>
    </style:style>
    <style:style style:name="P5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Times New Roman" fo:font-size="12pt" officeooo:rsid="0013dbd2" officeooo:paragraph-rsid="0013dbd2" style:font-size-asian="12pt" style:font-size-complex="12pt"/>
    </style:style>
    <style:style style:name="P6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Times New Roman" fo:font-size="12pt" fo:language="zxx" fo:country="none" fo:font-style="normal" fo:font-weight="normal" officeooo:rsid="0037e98a" officeooo:paragraph-rsid="0013dbd2" fo:background-color="transparent" style:font-size-asian="12pt" style:language-asian="zxx" style:country-asian="none" style:font-style-asian="normal" style:font-weight-asian="normal" style:font-size-complex="12pt" style:language-complex="zxx" style:country-complex="none" style:font-style-complex="normal" style:font-weight-complex="normal"/>
    </style:style>
    <style:style style:name="P7" style:family="paragraph" style:parent-style-name="Standard">
      <style:paragraph-properties fo:margin-left="0cm" fo:margin-right="0cm" fo:margin-top="0cm" fo:margin-bottom="0cm" loext:contextual-spacing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13dbd2" style:font-size-asian="12pt" style:font-size-complex="12pt" loext:padding="0cm" loext:border="none"/>
    </style:style>
    <style:style style:name="P8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13dbd2" style:font-size-asian="12pt" style:font-size-complex="12pt" loext:padding="0cm" loext:border="none"/>
    </style:style>
    <style:style style:name="P9" style:family="paragraph" style:parent-style-name="Standard">
      <style:paragraph-properties fo:margin-left="0cm" fo:margin-right="0cm" fo:margin-top="0cm" fo:margin-bottom="0cm" loext:contextual-spacing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13dbd2" style:font-size-asian="12pt" style:font-size-complex="12pt" loext:padding="0cm" loext:border="none"/>
    </style:style>
    <style:style style:name="P10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officeooo:paragraph-rsid="0013dbd2"/>
    </style:style>
    <style:style style:name="P11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officeooo:rsid="0037e98a" officeooo:paragraph-rsid="0013dbd2"/>
    </style:style>
    <style:style style:name="P12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Times New Roman" fo:font-size="12pt" fo:language="zxx" fo:country="none" fo:font-style="normal" fo:font-weight="normal" officeooo:rsid="0013dbd2" officeooo:paragraph-rsid="0013dbd2" fo:background-color="transparent" style:font-size-asian="12pt" style:language-asian="zxx" style:country-asian="none" style:font-style-asian="normal" style:font-weight-asian="normal" style:font-size-complex="12pt" style:language-complex="zxx" style:country-complex="none" style:font-style-complex="normal" style:font-weight-complex="normal"/>
    </style:style>
    <style:style style:name="P13" style:family="paragraph" style:parent-style-name="Standard">
      <style:paragraph-properties fo:margin-left="0cm" fo:margin-right="0cm" fo:margin-top="0cm" fo:margin-bottom="0cm" loext:contextual-spacing="false" fo:orphans="2" fo:widows="2" fo:text-indent="0cm" style:auto-text-indent="false"/>
      <style:text-properties style:font-name="Times New Roman" fo:font-size="12pt" fo:language="zxx" fo:country="none" fo:font-weight="normal" officeooo:rsid="0036c2e4" officeooo:paragraph-rsid="0013dbd2" fo:background-color="transparent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14" style:family="paragraph" style:parent-style-name="Standard">
      <style:paragraph-properties fo:margin-left="0cm" fo:margin-right="0cm" fo:margin-top="0cm" fo:margin-bottom="0cm" loext:contextual-spacing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13dbd2" style:font-size-asian="12pt" style:font-size-complex="12pt" loext:padding="0cm" loext:border="none"/>
    </style:style>
    <style:style style:name="P15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13dbd2" fo:background-color="transparent" style:font-size-asian="12pt" style:font-size-complex="12pt" loext:padding="0cm" loext:border="none"/>
    </style:style>
    <style:style style:name="P16" style:family="paragraph" style:parent-style-name="Standard">
      <style:paragraph-properties fo:margin-left="0cm" fo:margin-right="0cm" fo:margin-top="0cm" fo:margin-bottom="0cm" loext:contextual-spacing="false" fo:orphans="2" fo:widows="2" fo:text-indent="0cm" style:auto-text-indent="false"/>
      <style:text-properties fo:font-variant="normal" fo:text-transform="none" fo:color="#000000" loext:opacity="100%" style:font-name="Times New Roman" fo:font-size="6pt" fo:letter-spacing="normal" fo:font-style="normal" fo:font-weight="bold" officeooo:paragraph-rsid="0013dbd2" fo:background-color="transparent" style:font-size-asian="6pt" style:font-size-complex="6pt" loext:padding="0cm" loext:border="none"/>
    </style:style>
    <style:style style:name="P17" style:family="paragraph" style:parent-style-name="Standard">
      <style:paragraph-properties fo:margin-left="0cm" fo:margin-right="0cm" fo:margin-top="0cm" fo:margin-bottom="0cm" loext:contextual-spacing="false" fo:orphans="2" fo:widows="2" fo:text-indent="0cm" style:auto-text-indent="false"/>
      <style:text-properties fo:font-variant="normal" fo:text-transform="none" fo:color="#000000" loext:opacity="100%" style:font-name="Times New Roman" fo:font-size="6pt" fo:letter-spacing="normal" fo:language="zxx" fo:country="none" fo:font-style="normal" fo:font-weight="normal" officeooo:rsid="0013dbd2" officeooo:paragraph-rsid="0013dbd2" fo:background-color="transparent" style:font-size-asian="6pt" style:language-asian="zxx" style:country-asian="none" style:font-style-asian="normal" style:font-weight-asian="normal" style:font-size-complex="6pt" style:language-complex="zxx" style:country-complex="none" style:font-style-complex="normal" style:font-weight-complex="normal" loext:padding="0cm" loext:border="none"/>
    </style:style>
    <style:style style:name="T1" style:family="text">
      <style:text-properties officeooo:rsid="0013dbd2"/>
    </style:style>
    <style:style style:name="T2" style:family="text">
      <style:text-properties fo:language="zxx" fo:country="none" fo:font-style="normal" fo:font-weight="normal" fo:background-color="transparent" loext:char-shading-value="0" style:language-asian="zxx" style:country-asian="none" style:font-style-asian="normal" style:font-weight-asian="normal" style:language-complex="zxx" style:country-complex="none" style:font-style-complex="normal" style:font-weight-complex="normal"/>
    </style:style>
    <style:style style:name="T3" style:family="text">
      <style:text-properties fo:language="zxx" fo:country="none" fo:font-style="normal" fo:font-weight="normal" officeooo:rsid="0036c2e4" fo:background-color="transparent" loext:char-shading-value="0" style:language-asian="zxx" style:country-asian="none" style:font-style-asian="normal" style:font-weight-asian="normal" style:language-complex="zxx" style:country-complex="none" style:font-style-complex="normal" style:font-weight-complex="normal"/>
    </style:style>
    <style:style style:name="T4" style:family="text">
      <style:text-properties fo:font-size="12.5pt" style:font-size-asian="12.5pt"/>
    </style:style>
    <style:style style:name="T5" style:family="text">
      <style:text-properties fo:font-size="12.5pt" officeooo:rsid="0013dbd2" style:font-size-asian="12.5pt"/>
    </style:style>
    <style:style style:name="T6" style:family="text">
      <style:text-properties fo:font-size="12.5pt" officeooo:rsid="00182f06" style:font-size-asian="12.5pt"/>
    </style:style>
    <style:style style:name="T7" style:family="text">
      <style:text-properties style:font-name="Times New Roman" fo:font-size="12pt" fo:language="zxx" fo:country="none" fo:font-style="normal" fo:font-weight="normal" fo:background-color="transparent" loext:char-shading-value="0" style:font-size-asian="12pt" style:language-asian="zxx" style:country-asian="none" style:font-style-asian="normal" style:font-weight-asian="normal" style:font-size-complex="12pt" style:language-complex="zxx" style:country-complex="none" style:font-style-complex="normal" style:font-weight-complex="normal"/>
    </style:style>
    <style:style style:name="T8" style:family="text">
      <style:text-properties style:font-name="Times New Roman" fo:font-size="12pt" fo:language="zxx" fo:country="none" fo:font-style="normal" fo:font-weight="normal" officeooo:rsid="0036c2e4" fo:background-color="transparent" loext:char-shading-value="0" style:font-size-asian="12pt" style:language-asian="zxx" style:country-asian="none" style:font-style-asian="normal" style:font-weight-asian="normal" style:font-size-complex="12pt" style:language-complex="zxx" style:country-complex="none" style:font-style-complex="normal" style:font-weight-complex="normal"/>
    </style:style>
    <style:style style:name="T9" style:family="text">
      <style:text-properties style:font-name="Times New Roman" fo:font-size="12pt" fo:language="zxx" fo:country="none" fo:font-style="normal" fo:font-weight="normal" officeooo:rsid="0037e98a" fo:background-color="transparent" loext:char-shading-value="0" style:font-size-asian="12pt" style:language-asian="zxx" style:country-asian="none" style:font-style-asian="normal" style:font-weight-asian="normal" style:font-size-complex="12pt" style:language-complex="zxx" style:country-complex="none" style:font-style-complex="normal" style:font-weight-complex="normal"/>
    </style:style>
    <style:style style:name="T10" style:family="text">
      <style:text-properties style:font-name="Times New Roman" fo:font-size="12pt" fo:language="zxx" fo:country="none" fo:font-style="normal" fo:font-weight="normal" officeooo:rsid="003b948e" fo:background-color="transparent" loext:char-shading-value="0" style:font-size-asian="12pt" style:language-asian="zxx" style:country-asian="none" style:font-style-asian="normal" style:font-weight-asian="normal" style:font-size-complex="12pt" style:language-complex="zxx" style:country-complex="none" style:font-style-complex="normal" style:font-weight-complex="normal"/>
    </style:style>
    <style:style style:name="T11" style:family="text">
      <style:text-properties style:font-name="Times New Roman" fo:font-size="12pt" fo:language="zxx" fo:country="none" fo:font-style="normal" fo:font-weight="normal" officeooo:rsid="0013dbd2" fo:background-color="transparent" loext:char-shading-value="0" style:font-size-asian="12pt" style:language-asian="zxx" style:country-asian="none" style:font-style-asian="normal" style:font-weight-asian="normal" style:font-size-complex="12pt" style:language-complex="zxx" style:country-complex="none" style:font-style-complex="normal" style:font-weight-complex="normal"/>
    </style:style>
    <style:style style:name="T12" style:family="text">
      <style:text-properties style:font-name="Times New Roman" fo:font-size="12pt" fo:language="zxx" fo:country="none" fo:font-style="italic" fo:font-weight="normal" fo:background-color="transparent" loext:char-shading-value="0" style:font-size-asian="12pt" style:language-asian="zxx" style:country-asian="none" style:font-style-asian="italic" style:font-weight-asian="normal" style:font-size-complex="12pt" style:language-complex="zxx" style:country-complex="none" style:font-style-complex="italic" style:font-weight-complex="normal"/>
    </style:style>
    <style:style style:name="T13" style:family="text">
      <style:text-properties officeooo:rsid="003c139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FAQ – DA PUBBLICARE NELLA PAGINA DELL’AVVISO</text:p>
      <text:p text:style-name="P1"/>
      <text:p text:style-name="P5"><text:span text:style-name="T3">Avviso pubblico di co-progettazione per la ricerca e la selezione di pr</text:span><text:span text:style-name="T2">o</text:span><text:span text:style-name="T3">poste progettuali inerenti l'ideazione e la realizzaz</text:span><text:span text:style-name="T2">i</text:span><text:span text:style-name="T3">one di iniziative ed eventi dedicati ai giovani – Geco Prisma anno 2026 – riservato agli Enti del terzo settore, </text:span><text:span text:style-name="T2">ai sensi dell'art. 55 del D.Lgs n. 117/2017. Nomina della commissione tecnia e accertamento di entrata.</text:span></text:p>
      <text:p text:style-name="P12"/>
      <text:p text:style-name="P9">QUESITO</text:p>
      <text:p text:style-name="P7"/>
      <text:p text:style-name="P8">In riferimento al requisito richiesto dall'Avviso <text:span text:style-name="T1">al punto 4.3. </text:span>"Gli ETS devono presentare ultimo bilancio approvato dall’assemblea dei Soci da cui risulti che l’ETS è almeno in pareggio" <text:span text:style-name="T1">l’ETS informa e chiede:</text:span></text:p>
      <text:p text:style-name="P3"><text:span text:style-name="T4">“L'Associazione redige il proprio bilancio secondo il Rendiconto per cassa (Modello D ex D.M. 5 marzo 2020), in ragione delle proprie dimensioni economiche. Tale criterio, registrando entrate e uscite per cassa e non per competenza, determina il risultato d'esercizio in funzione del momento di materiale incasso dei corrispe</text:span><text:span text:style-name="T5">ttivi. </text:span><text:span text:style-name="T4">Nel caso specifico, il Rendiconto 2025 evidenzia un avanzo della ges</text:span><text:span text:style-name="T5">tione caratteristica</text:span><text:span text:style-name="T4"> prima delle imposte, mentre il risultato finale risente del disallineamento temporale tra le a</text:span><text:span text:style-name="T5">ttività </text:span><text:span text:style-name="T4">realizzate e rendicontate nel 2025 e l'incasso dei rela</text:span><text:span text:style-name="T5">ti</text:span><text:span text:style-name="T4">vi corrispe</text:span><text:span text:style-name="T5">ttivi</text:span><text:span text:style-name="T4">, avvenuto nei primi mesi del 2026. Una parte rilevante di tali corrispe</text:span><text:span text:style-name="T5">tti</text:span><text:span text:style-name="T4">vi è maturata nei confron</text:span><text:span text:style-name="T5">ti “</text:span><text:span text:style-name="T6">omissis”.</text:span><text:span text:style-name="T4"> <text:s/>Ai fini di una corre</text:span><text:span text:style-name="T5">tta</text:span><text:span text:style-name="T4"> predisposizione della documentazione amministra</text:span><text:span text:style-name="T5">ti</text:span><text:span text:style-name="T4">va, si chiede cortesemente di voler chiarire se l'Amministrazione ritenga il requisito di pareggio di cui al punto 4.3 sostanzialmente assolto laddove l'eventuale disavanzo di cassa risul</text:span><text:span text:style-name="T5">ti </text:span><text:span text:style-name="T4">integralmente riconducibile a credi</text:span><text:span text:style-name="T5">ti </text:span><text:span text:style-name="T4">cer</text:span><text:span text:style-name="T5">ti</text:span><text:span text:style-name="T4">, liquidi ed esigibili matura</text:span><text:span text:style-name="T5">ti</text:span><text:span text:style-name="T4"> nell'esercizio e incassa</text:span><text:span text:style-name="T5">ti </text:span><text:span text:style-name="T4">nell'esercizio successivo, e se sia ammessa a tal fine l'allegazione al bilancio di una nota integra</text:span><text:span text:style-name="T5">ti</text:span><text:span text:style-name="T4">va esplica</text:span><text:span text:style-name="T5">ti</text:span><text:span text:style-name="T4">va che ne dia evidenza”.</text:span></text:p>
      <text:p text:style-name="P4"><text:span text:style-name="T5">L’ETS <text:s/>allega una </text:span><text:span text:style-name="T4">bozza </text:span><text:span text:style-name="T5">di </text:span><text:span text:style-name="T4">nota integra</text:span><text:span text:style-name="T5">ti</text:span><text:span text:style-name="T4">va esplica</text:span><text:span text:style-name="T5">ti</text:span><text:span text:style-name="T4">va che l'Associazione intenderebbe produrre a corredo del bilancio </text:span><text:span text:style-name="T5">e uno schema di </text:span><text:span text:style-name="T4">Rendiconto economico-finanziario annuale 2025 (Modello D).</text:span></text:p>
      <text:p text:style-name="P2"/>
      <text:p text:style-name="P9">RISPOSTA</text:p>
      <text:p text:style-name="P13"/>
      <text:p text:style-name="P10"><text:span text:style-name="T11">I</text:span><text:span text:style-name="T8">n merito al requisito indicato al punto 4.3 dell'Avviso pubblico – requisito di pareggio di bilancio - si informa che tale requisito è </text:span><text:span text:style-name="T9">di norma </text:span><text:span text:style-name="T8">previsto poichè un bilancio a pareggio è una buona pratica per garantire la solidità finanziaria dell'ETS e la sua capacità di gestire le risorse in modo trasparente ed efficente.</text:span></text:p>
      <text:p text:style-name="P11"><text:span text:style-name="T8">T</text:span><text:span text:style-name="T7">enuto conto, tuttavia, della situazione descritta dalla Vs Associazione - ossia un disavanzo determinato da "</text:span><text:span text:style-name="T12">crediti certi, liquidi ed esigibili</text:span><text:span text:style-name="T7">" maturati nell'esercizio e incassati nell'esercizio successivo e </text:span><text:span text:style-name="T10">la </text:span><text:span text:style-name="T7">redazione del rendiconto economico finanziario annuale "</text:span><text:span text:style-name="T12">per cassa</text:span><text:span text:style-name="T7">" - non dovuto pertanto ad una situazione di reale passività delle risorse associative, vista la proposta di autocertificazione e </text:span><text:span text:style-name="T10">l'allegato </text:span><text:span text:style-name="T7">rendiconto Economico Finanziario 2025, </text:span><text:span text:style-name="T12">si ritiene che l'ETS possa presentare la propria proposta progettuale.</text:span></text:p>
      <text:p text:style-name="P6">Dovrà però costituire parte integrante e sostanziale della documentazione di partecipazione all'Avviso in oggetto:</text:p>
      <text:p text:style-name="P6">- la nota integrativa esplicativa debitamente compilata e firmata, come da fac simile presentato, che evidenzi i crediti certi, liquidi ed esigibili;</text:p>
      <text:p text:style-name="P6">- il rendiconto economico finanziario annuale 2025 <text:span text:style-name="T13">approvato dal Consiglio Direttivo.</text:span></text:p>
      <text:p text:style-name="P15"/>
      <text:p text:style-name="P16"><text:file-name text:display="full">U:\POLITICHE GIOVANILI\GECO PRISMA 2026\FAQ\FAQ per pubblicazione rev.odt</text:file-name></text:p>
      <text:p text:style-name="P17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Arial1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6-05T12:30:20.406000000</meta:creation-date>
    <dc:date>2026-06-09T09:25:47.188000000</dc:date>
    <meta:editing-duration>PT15M45S</meta:editing-duration>
    <meta:editing-cycles>4</meta:editing-cycles>
    <meta:generator>Collabora_Office/6.4.10.2$Windows_X86_64 LibreOffice_project/d96bd78a1cb4bf102a01a61f5bc27a0e8bae2d5c</meta:generator>
    <meta:document-statistic meta:table-count="0" meta:image-count="0" meta:object-count="0" meta:page-count="1" meta:paragraph-count="13" meta:word-count="462" meta:character-count="3290" meta:non-whitespace-character-count="2835"/>
  </office:meta>
</office:document-meta>
</file>